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內文" style:family="paragraph">
      <style:text-properties style:font-name="標楷體" style:font-name-asian="標楷體" fo:font-weight="bold" style:font-weight-asian="bold"/>
    </style:style>
    <style:style style:name="P5" style:parent-style-name="內文" style:family="paragraph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 fo:font-weight="bold" style:font-weight-asian="bold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 fo:font-weight="bold" style:font-weight-asian="bold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font-weight="bold" style:font-weight-asian="bold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family="paragraph">
      <style:text-properties style:font-name="標楷體" style:font-name-asian="標楷體"/>
    </style:style>
    <style:style style:name="P26" style:parent-style-name="內文" style:family="paragraph">
      <style:text-properties style:font-name="標楷體" style:font-name-asian="標楷體" fo:font-weight="bold" style:font-weight-asian="bold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 fo:font-weight="bold" style:font-weight-asian="bold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text-properties style:font-name="標楷體" style:font-name-asian="標楷體" fo:font-weight="bold" style:font-weight-asian="bold"/>
    </style:style>
    <style:style style:name="P37" style:parent-style-name="內文" style:family="paragraph">
      <style:text-properties style:font-name="標楷體" style:font-name-asian="標楷體"/>
    </style:style>
    <style:style style:name="P38" style:parent-style-name="內文" style:family="paragraph">
      <style:text-properties style:font-name="標楷體" style:font-name-asian="標楷體"/>
    </style:style>
    <style:style style:name="P39" style:parent-style-name="內文" style:family="paragraph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weight="bold" style:font-weight-asian="bold"/>
    </style:style>
    <style:style style:name="T47" style:parent-style-name="預設段落字型" style:family="text">
      <style:text-properties style:font-name="標楷體" style:font-name-asian="標楷體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fo:font-weight="bold" style:font-weight-asian="bold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 fo:font-weight="bold" style:font-weight-asian="bold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61" style:parent-style-name="預設段落字型" style:family="text">
      <style:text-properties style:font-name="標楷體" style:font-name-asian="標楷體"/>
    </style:style>
    <style:style style:name="P62" style:parent-style-name="內文" style:family="paragraph">
      <style:text-properties style:font-name="標楷體" style:font-name-asian="標楷體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 fo:font-weight="bold" style:font-weight-asian="bold"/>
    </style:style>
    <style:style style:name="P65" style:parent-style-name="內文" style:family="paragraph">
      <style:text-properties style:font-name="標楷體" style:font-name-asian="標楷體"/>
    </style:style>
    <style:style style:name="P66" style:parent-style-name="內文" style:family="paragraph">
      <style:text-properties style:font-name="標楷體" style:font-name-asian="標楷體"/>
    </style:style>
    <style:style style:name="P67" style:parent-style-name="內文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 fo:font-weight="bold" style:font-weight-asian="bold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text-properties style:font-name="標楷體" style:font-name-asian="標楷體"/>
    </style:style>
    <style:style style:name="P81" style:parent-style-name="內文" style:family="paragraph">
      <style:text-properties style:font-name="標楷體" style:font-name-asian="標楷體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 fo:font-weight="bold" style:font-weight-asian="bold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P101" style:parent-style-name="內文" style:family="paragraph">
      <style:text-properties style:font-name="標楷體" style:font-name-asian="標楷體" fo:font-weight="bold" style:font-weight-asian="bold"/>
    </style:style>
    <style:style style:name="P102" style:parent-style-name="內文" style:family="paragraph">
      <style:text-properties style:font-name="標楷體" style:font-name-asian="標楷體"/>
    </style:style>
    <style:style style:name="P103" style:parent-style-name="內文" style:family="paragraph"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P105" style:parent-style-name="內文" style:family="paragraph">
      <style:text-properties style:font-name="標楷體" style:font-name-asian="標楷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臺中市中等以上學校勤學優秀獎學金Q&amp;A</text:p>
      <text:p text:style-name="P2"><text:s text:c="4"/>依據臺中市中等以上學校勤學優秀獎學金實施要點辦理。(以下簡稱實施要點)</text:p>
      <text:p text:style-name="P3">一、申請篇--</text:p>
      <text:p text:style-name="P4">Q1:請問如果我是國中一年級新生，應該檢附什麼成績單呢?</text:p>
      <text:p text:style-name="P5">A:<text:s/>各學制的一年級新生上學期如要申請獎學金，應檢附前一學制的成績單，如下說明。</text:p>
      <text:p text:style-name="內文"><text:span text:style-name="T6">如果是國中一年級新生在第一學期應該檢附小學六年級下學期的</text:span><text:span text:style-name="T7">分數成績單</text:span><text:span text:style-name="T8">(</text:span><text:span text:style-name="T9">顯示分數，非優甲乙丙丁等第成績單</text:span><text:span text:style-name="T10">)</text:span><text:span text:style-name="T11">。如果檢附等第成績單者，應向畢業學校申請成績成績單，否則不予審核。高中一年級新生第一學期應檢附國三下學期成績單；大學一年級新生第一學期應檢附高三下學期成績單。研究所以此類推。</text:span></text:p>
      <text:p text:style-name="P12"><text:s text:c="3"/>各學制學生下學期如要申請，應檢附上學期之分數成績單。</text:p>
      <text:p text:style-name="P13"/>
      <text:p text:style-name="P14">Q2:請問如果都沒有搬過家，那申請書上遷入本市日期應該怎麼填寫呢?</text:p>
      <text:p text:style-name="P15">A:如果沒有搬過家或者只有在臺中市內搬遷，表示出生時就入籍臺中市，填寫出生年月日即可。跨縣市搬家者應填寫遷入本市時間。</text:p>
      <text:p text:style-name="P16"/>
      <text:p text:style-name="P17">Q3:請問申請人蓋章欄位，可以用簽章代替嗎?</text:p>
      <text:p text:style-name="P18">A:申請人蓋章欄位可以由申請人本人簽章代替。</text:p>
      <text:p text:style-name="P19"/>
      <text:p text:style-name="P20">Q4:請問導師證明、(中)低收入戶證明都必須檢附嗎?</text:p>
      <text:p text:style-name="內文"><text:span text:style-name="T21">A:</text:span><text:span text:style-name="T22">導師證明、低收入戶證明、中低收入戶證明</text:span><text:span text:style-name="T23">擇一</text:span><text:span text:style-name="T24">即可，唯導師證明需經學校逐級核章才有效力。</text:span></text:p>
      <text:p text:style-name="P25"/>
      <text:p text:style-name="P26">Q5:請問實施要點中寫的「學校統一造冊之低收、中低收入戶名冊」指的是什麼呢?</text:p>
      <text:p text:style-name="內文"><text:span text:style-name="T27">A:</text:span><text:span text:style-name="T28">學校統一造冊指的是經由「</text:span><text:span text:style-name="T29">臺中市政府低收中低收入戶查詢系統</text:span><text:span text:style-name="T30">」列印出來的名冊，若為其他縣市的承辦學校或大學</text:span><text:span text:style-name="T31">(</text:span><text:span text:style-name="T32">專</text:span><text:span text:style-name="T33">)</text:span><text:span text:style-name="T34">端，則無操作權限，應由申請人檢附有效之低收、中低收入戶證明。</text:span></text:p>
      <text:p text:style-name="P35"/>
      <text:p text:style-name="P36">Q6:請問清寒證明文件可以檢附里長證明嗎?</text:p>
      <text:p text:style-name="P37">A:依實施辦法，只能檢附導師證明或區公所開立之(中)低收入戶證明。</text:p>
      <text:p text:style-name="P38"/>
      <text:p text:style-name="P39">Q7:請問檢附的證明可以用影本嗎?</text:p>
      <text:p text:style-name="內文"><text:span text:style-name="T40">A:</text:span><text:span text:style-name="T41">若檢附之戶口名簿、戶籍謄本、成績單、</text:span><text:span text:style-name="T42">(</text:span><text:span text:style-name="T43">中</text:span><text:span text:style-name="T44">)</text:span><text:span text:style-name="T45">低收入戶證明為影本，</text:span><text:span text:style-name="T46">應由申請人之承辦學校審核，並核上與正本相符章、處室戳章及承辦人職章</text:span><text:span text:style-name="T47">。</text:span></text:p>
      <text:p text:style-name="P48"/>
      <text:p text:style-name="P49">Q8:請問戶籍資料可以檢附戶籍謄本嗎?</text:p>
      <text:p text:style-name="內文"><text:span text:style-name="T50">A:</text:span><text:span text:style-name="T51">應檢附</text:span><text:span text:style-name="T52">六個月內</text:span><text:span text:style-name="T53">之戶籍謄本。</text:span></text:p>
      <text:p text:style-name="P54"/>
      <text:p text:style-name="P55"/>
      <text:soft-page-break/>
      <text:p text:style-name="P56">Q9:請問如果已經申請低收入戶學產基金，還可以申請勤學優秀獎學金嗎?</text:p>
      <text:p text:style-name="P57">A:可以，學產基金屬於獎助金，並無資格衝突。</text:p>
      <text:p text:style-name="P58"/>
      <text:p text:style-name="內文"><text:span text:style-name="T59">Q10:</text:span><text:span text:style-name="T60">請問碩士班、博士班可以申請嗎</text:span><text:span text:style-name="T61">?</text:span></text:p>
      <text:p text:style-name="P62">A:可以，申請組別請勾選「大專院校組」。</text:p>
      <text:p text:style-name="P63"/>
      <text:p text:style-name="P64">Q11:請問我應該向哪個單位提出獎學金申請呢?</text:p>
      <text:p text:style-name="P65">A:因申請書須由學校逐級核章，故應向所屬學校的承辦單位進行申請。</text:p>
      <text:p text:style-name="P66"/>
      <text:p text:style-name="P67">錄取篇—</text:p>
      <text:p text:style-name="P68">審核完畢後，教育局會依錄取學生之學校發送公文，各校再收到公文後，需檢附收支結算表、領據、印領清冊。這些文件都需要逐級核章，麻煩各位承辦人參閱範例。</text:p>
      <text:p text:style-name="P69"/>
      <text:p text:style-name="P70">Q12:請問收支結算表應該怎麼填寫?</text:p>
      <text:p text:style-name="P71">A:不同學制請分開開立，如完全中學國中部一張，高中部一張。若學校有不同校區，請依校區分開開立。</text:p>
      <text:p text:style-name="P72"><text:s text:c="2"/>收支結算表填寫範例可參考下圖，說明如下:</text:p>
      <text:p text:style-name="內文"><text:span text:style-name="T73"><text:s text:c="2"/>1.</text:span><text:span text:style-name="T74">請各</text:span><text:span text:style-name="T75">校承辦人將核定金額填寫在業務費</text:span><text:span text:style-name="T76">(</text:span><text:span text:style-name="T77">經常門</text:span><text:span text:style-name="T78">)</text:span><text:span text:style-name="T79">項目下。</text:span></text:p>
      <text:p text:style-name="P80"><text:s text:c="2"/>2.本局核定金額及本局核定補助金額請填寫學校獲撥獎學金總額(以錄取公文為主)。</text:p>
      <text:p text:style-name="P81"><text:s text:c="2"/>3.實支總額為發給學生獎學金之總額，原則上等於核定金額。</text:p>
      <text:p text:style-name="P82"><text:s text:c="2"/>4.應繳回本局結餘款為0。(表格會以「-」呈現)。</text:p>
      <text:p text:style-name="P83"><text:s text:c="2"/>5.分攤金額請填在臺中市政府教育局項目下，分攤金額等於本局核定金額。</text:p>
      <text:p text:style-name="P84"><text:s text:c="2"/>6.灰色表格內有公式，會根據填妥的數字呈現計算結果。</text:p>
      <text:p text:style-name="內文"><text:span text:style-name="T85"><text:s text:c="2"/>7.</text:span><text:span text:style-name="T86">填妥列印後逐級核章再請各校承辦人寄至收件學校即可。</text:span></text:p>
      <text:p text:style-name="內文"><text:span text:style-name="T87"><text:s/></text:span><text:span text:style-name="T88"><draw:frame draw:style-name="a0" draw:name="圖片 1" text:anchor-type="as-char" svg:x="0in" svg:y="0in" svg:width="6.69306in" svg:height="3.17847in" style:rel-width="scale" style:rel-height="scale"><draw:image xlink:href="media/image1.png" xlink:type="simple" xlink:show="embed" xlink:actuate="onLoad"/><svg:title/><svg:desc/></draw:frame></text:span></text:p>
      <text:p text:style-name="P89"/>
      <text:soft-page-break/>
      <text:p text:style-name="P90">Q13:請問領據可以用學校的自訂格式嗎?</text:p>
      <text:p text:style-name="內文"><text:span text:style-name="T91">A:</text:span><text:span text:style-name="T92">可以。各校如</text:span><text:span text:style-name="T93">用自訂格式，抬頭請輸入「</text:span><text:span text:style-name="T94">臺中市立崇倫國民中學</text:span><text:span text:style-name="T95">」，並將領據浮貼在統一格式關防上方處並填妥各校銀行分行名稱、代碼、帳號、帳戶、金額及錄取人數</text:span><text:span text:style-name="T96">(</text:span><text:span text:style-name="T97">如下圖</text:span><text:span text:style-name="T98">)</text:span><text:span text:style-name="T99">。一校開立一張即可。</text:span></text:p>
      <text:p text:style-name="內文"><text:span text:style-name="T100"><draw:frame draw:style-name="a1" draw:name="圖片 2" text:anchor-type="as-char" svg:x="0in" svg:y="0in" svg:width="6.69306in" svg:height="4.11667in" style:rel-width="scale" style:rel-height="scale"><draw:image xlink:href="media/image2.png" xlink:type="simple" xlink:show="embed" xlink:actuate="onLoad"/><svg:title/><svg:desc/></draw:frame></text:span></text:p>
      <text:p text:style-name="P101">Q14:印領清冊可以代為簽名嗎?</text:p>
      <text:p text:style-name="P102">A:印領清冊需由錄取學生簽名。</text:p>
      <text:p text:style-name="P103"/>
      <text:p text:style-name="P104"/>
      <text:p text:style-name="P1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Microsoft 帳戶</meta:initial-creator>
    <dc:creator>user</dc:creator>
    <meta:creation-date>2026-08-12T03:27:00Z</meta:creation-date>
    <dc:date>2026-08-12T03:27:00Z</dc:date>
    <meta:template xlink:href="Normal" xlink:type="simple"/>
    <meta:editing-cycles>2</meta:editing-cycles>
    <meta:editing-duration>PT0S</meta:editing-duration>
    <meta:document-statistic meta:page-count="3" meta:paragraph-count="3" meta:word-count="230" meta:character-count="1541" meta:row-count="10" meta:non-whitespace-character-count="1314"/>
  </office:meta>
</office:document-meta>
</file>